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Bitstream Vera Serif" svg:font-family="'Bitstream Vera Serif'" style:font-family-generic="roman" style:font-pitch="variable"/>
    <style:font-face style:name="Droid Sans" svg:font-family="'Droid Sans'" style:font-family-generic="swiss" style:font-pitch="variable"/>
    <style:font-face style:name="Droid Sans Devanagari" svg:font-family="'Droid Sans Devanagari'" style:font-family-generic="swiss"/>
    <style:font-face style:name="Droid Sans Devanagari1" svg:font-family="'Droid Sans Devanagari'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Merriweather" svg:font-family="Merriweather"/>
    <style:font-face style:name="Merriweather1" svg:font-family="Merriweather" style:font-family-generic="roman" style:font-pitch="variable"/>
    <style:font-face style:name="Merriweather2" svg:font-family="Merriweather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Open Sans" svg:font-family="'Open Sans'" style:font-family-generic="roman" style:font-pitch="variable"/>
    <style:font-face style:name="Open Sans1" svg:font-family="'Open Sans'" style:font-family-generic="system" style:font-pitch="variable"/>
    <style:font-face style:name="OpenSymbol" svg:font-family="OpenSymbol" style:font-charset="x-symbol"/>
    <style:font-face style:name="Trebuchet MS" svg:font-family="'Trebuchet MS'" style:font-family-generic="roman" style:font-pitch="variable"/>
    <style:font-face style:name="Trebuchet MS1" svg:font-family="'Trebuchet MS'" style:font-family-generic="system" style:font-pitch="variable"/>
  </office:font-face-decls>
  <office:automatic-styles>
    <style:style style:name="Table1" style:family="table">
      <style:table-properties style:width="7.2708in" fo:margin-left="0in" fo:margin-top="0in" fo:margin-bottom="0in" fo:break-before="auto" fo:break-after="auto" table:align="left" style:writing-mode="lr-tb"/>
    </style:style>
    <style:style style:name="Table1.A" style:family="table-column">
      <style:table-column-properties style:column-width="4.9785in"/>
    </style:style>
    <style:style style:name="Table1.B" style:family="table-column">
      <style:table-column-properties style:column-width="2.2924in"/>
    </style:style>
    <style:style style:name="Table1.1" style:family="table-row">
      <style:table-row-properties style:min-row-height="1.1111in" fo:keep-together="auto"/>
    </style:style>
    <style:style style:name="Table1.A1" style:family="table-cell">
      <style:table-cell-properties style:vertical-align="" fo:background-color="transparent" fo:padding="0.1in" fo:border="none">
        <style:background-image/>
      </style:table-cell-properties>
    </style:style>
    <style:style style:name="Table1.2" style:family="table-row">
      <style:table-row-properties style:min-row-height="7.7299in" fo:keep-together="auto"/>
    </style:style>
    <style:style style:name="P1" style:family="paragraph" style:parent-style-name="Title">
      <loext:graphic-properties draw:fill="none" draw:fill-color="#ffffff"/>
      <style:paragraph-properties fo:orphans="0" fo:widows="0" fo:background-color="transparent" fo:padding="0in" fo:border="none" style:shadow="none"/>
      <style:text-properties style:font-name="Bitstream Vera Serif" fo:font-size="22p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" style:family="paragraph" style:parent-style-name="Subtitle">
      <style:text-properties style:font-name="Bitstream Vera Serif"/>
    </style:style>
    <style:style style:name="P3" style:family="paragraph" style:parent-style-name="normal">
      <loext:graphic-properties draw:fill="none" draw:fill-color="#ffffff"/>
      <style:paragraph-properties fo:margin-top="0in" fo:margin-bottom="0in" style:contextual-spacing="false" fo:line-height="115%" fo:orphans="0" fo:widows="0" fo:background-color="transparent" fo:padding="0in" fo:border="none" style:shadow="none"/>
      <style:text-properties fo:color="#000000" loext:opacity="100%" style:font-name="Bitstream Vera Serif" fo:font-size="9pt" officeooo:rsid="002023fd" officeooo:paragraph-rsid="002023fd" style:font-name-asian="Open Sans1" style:font-size-asian="9pt" style:font-style-asian="normal" style:font-weight-asian="normal" style:font-name-complex="Open Sans1" style:font-size-complex="9pt" style:font-style-complex="normal" style:font-weight-complex="normal" style:text-overline-style="none" style:text-overline-color="font-color"/>
    </style:style>
    <style:style style:name="P4" style:family="paragraph" style:parent-style-name="normal">
      <loext:graphic-properties draw:fill="none" draw:fill-color="#ffffff"/>
      <style:paragraph-properties fo:margin-top="0in" fo:margin-bottom="0in" style:contextual-spacing="false" fo:line-height="115%" fo:orphans="0" fo:widows="0" fo:background-color="transparent" fo:padding="0in" fo:border="none" style:shadow="none"/>
      <style:text-properties fo:color="#000000" loext:opacity="100%" style:font-name="Bitstream Vera Serif" fo:font-size="9pt" fo:font-weight="bold" officeooo:rsid="002ed521" officeooo:paragraph-rsid="002ed521" style:font-name-asian="Open Sans1" style:font-size-asian="9pt" style:font-style-asian="normal" style:font-weight-asian="normal" style:font-name-complex="Open Sans1" style:font-size-complex="9pt" style:font-style-complex="normal" style:font-weight-complex="normal" style:text-overline-style="none" style:text-overline-color="font-color"/>
    </style:style>
    <style:style style:name="P5" style:family="paragraph" style:parent-style-name="normal">
      <loext:graphic-properties draw:fill="none" draw:fill-color="#ffffff"/>
      <style:paragraph-properties fo:margin-left="0in" fo:margin-right="0in" fo:margin-top="0in" fo:margin-bottom="0in" style:contextual-spacing="false" fo:line-height="115%" fo:text-align="start" style:justify-single-word="false" fo:orphans="0" fo:widows="0" fo:text-indent="0in" style:auto-text-indent="false" fo:background-color="transparent" fo:padding="0in" fo:border="none" style:shadow="none" style:writing-mode="lr-tb"/>
      <style:text-properties fo:color="#000000" loext:opacity="100%" style:font-name="Bitstream Vera Serif" fo:font-size="10pt" fo:font-weight="bold" officeooo:rsid="002023fd" officeooo:paragraph-rsid="002ed521" style:font-name-asian="Open Sans1" style:font-size-asian="10pt" style:font-style-asian="normal" style:font-weight-asian="normal" style:font-name-complex="Open Sans1" style:font-size-complex="10pt" style:font-style-complex="normal" style:font-weight-complex="normal" style:text-overline-style="none" style:text-overline-color="font-color"/>
    </style:style>
    <style:style style:name="P6" style:family="paragraph" style:parent-style-name="normal">
      <loext:graphic-properties draw:fill="none" draw:fill-color="#ffffff"/>
      <style:paragraph-properties fo:orphans="0" fo:widows="0" fo:background-color="transparent" fo:padding="0in" fo:border="none" style:shadow="none"/>
      <style:text-properties fo:color="#2079c7" loext:opacity="100%" style:font-name="Liberation Mono" fo:font-size="14pt" fo:font-weight="bold" style:font-size-asian="14pt" style:font-style-asian="normal" style:font-weight-asian="normal" style:font-size-complex="14pt" style:font-style-complex="normal" style:font-weight-complex="normal" style:text-overline-style="none" style:text-overline-color="font-color"/>
    </style:style>
    <style:style style:name="P7" style:family="paragraph" style:parent-style-name="Heading_20_2">
      <style:paragraph-properties fo:margin-top="0.0402in" fo:margin-bottom="0in" style:contextual-spacing="false" fo:orphans="0" fo:widows="0"/>
      <style:text-properties style:font-name="Liberation Mono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" style:family="paragraph" style:parent-style-name="normal">
      <style:paragraph-properties fo:margin-top="0in" fo:margin-bottom="0in" style:contextual-spacing="false" fo:line-height="100%" fo:orphans="0" fo:widows="0"/>
      <style:text-properties style:font-name="Liberation Mono" fo:font-size="8pt" style:font-name-asian="Open Sans1" style:font-size-asian="12pt" style:font-style-asian="normal" style:font-weight-asian="normal" style:font-name-complex="Open Sans1" style:font-size-complex="12pt" style:font-style-complex="normal" style:font-weight-complex="normal" style:text-overline-style="none" style:text-overline-color="font-color"/>
    </style:style>
    <style:style style:name="P9" style:family="paragraph" style:parent-style-name="normal" style:list-style-name="List_20_3">
      <loext:graphic-properties draw:fill="none"/>
      <style:paragraph-properties fo:margin-left="0.1701in" fo:margin-right="0in" fo:margin-top="0.0402in" fo:margin-bottom="0in" style:contextual-spacing="false" fo:line-height="0.2in" fo:text-align="start" style:justify-single-word="false" fo:orphans="0" fo:widows="0" fo:text-indent="0in" style:auto-text-indent="false" fo:background-color="transparent" fo:padding="0in" fo:border="none" style:writing-mode="lr-tb"/>
      <style:text-properties fo:color="#000000" loext:opacity="100%" style:font-name="Bitstream Vera Serif" fo:font-size="9p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0" style:family="paragraph" style:parent-style-name="normal" style:list-style-name="List_20_3">
      <loext:graphic-properties draw:fill="none"/>
      <style:paragraph-properties fo:margin-left="0.1701in" fo:margin-right="0in" fo:margin-top="0in" fo:margin-bottom="0in" style:contextual-spacing="false" fo:line-height="0.2in" fo:text-align="start" style:justify-single-word="false" fo:orphans="0" fo:widows="0" fo:text-indent="0in" style:auto-text-indent="false" fo:background-color="transparent" fo:padding="0in" fo:border="none" style:writing-mode="lr-tb"/>
      <style:text-properties fo:color="#000000" loext:opacity="100%" style:font-name="Bitstream Vera Serif" fo:font-size="9p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1" style:family="paragraph" style:parent-style-name="Heading_20_2">
      <style:paragraph-properties fo:margin-top="0.1402in" fo:margin-bottom="0in" style:contextual-spacing="false" fo:orphans="0" fo:widows="0"/>
      <style:text-properties style:font-name="Liberation Mono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2" style:family="paragraph" style:parent-style-name="normal" style:list-style-name="List_20_3">
      <loext:graphic-properties draw:fill="none"/>
      <style:paragraph-properties fo:margin-left="0.1701in" fo:margin-right="0in" fo:margin-top="0.0402in" fo:margin-bottom="0in" style:contextual-spacing="false" fo:line-height="0.2in" fo:text-align="start" style:justify-single-word="false" fo:orphans="0" fo:widows="0" fo:text-indent="0in" style:auto-text-indent="false" fo:background-color="transparent" fo:padding="0in" fo:border="none" style:writing-mode="lr-tb"/>
      <style:text-properties fo:color="#000000" loext:opacity="100%" style:font-name="Bitstream Vera Serif" fo:font-size="9pt" officeooo:paragraph-rsid="002023fd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3" style:family="paragraph" style:parent-style-name="normal" style:list-style-name="List_20_3">
      <loext:graphic-properties draw:fill="none"/>
      <style:paragraph-properties fo:margin-left="0.1701in" fo:margin-right="0in" fo:margin-top="0.0402in" fo:margin-bottom="0in" style:contextual-spacing="false" fo:line-height="0.2in" fo:text-align="start" style:justify-single-word="false" fo:orphans="0" fo:widows="0" fo:text-indent="0in" style:auto-text-indent="false" fo:background-color="transparent" fo:padding="0in" fo:border="none" style:writing-mode="lr-tb"/>
      <style:text-properties fo:color="#000000" loext:opacity="100%" style:font-name="Bitstream Vera Serif" fo:font-size="9pt" officeooo:rsid="002fe36a" officeooo:paragraph-rsid="002fe36a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4" style:family="paragraph" style:parent-style-name="normal" style:list-style-name="List_20_3">
      <loext:graphic-properties draw:fill="none"/>
      <style:paragraph-properties fo:margin-left="0.1598in" fo:margin-right="0in" fo:margin-top="0.0402in" fo:margin-bottom="0in" style:contextual-spacing="false" fo:line-height="0.2in" fo:text-align="start" style:justify-single-word="false" fo:orphans="0" fo:widows="0" fo:text-indent="0in" style:auto-text-indent="false" fo:background-color="transparent" fo:padding="0in" fo:border="none" style:writing-mode="lr-tb"/>
      <style:text-properties fo:color="#000000" loext:opacity="100%" style:font-name="Bitstream Vera Serif" fo:font-size="9p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5" style:family="paragraph" style:parent-style-name="Heading_20_2">
      <loext:graphic-properties draw:fill="none" draw:fill-color="#ffffff"/>
      <style:paragraph-properties fo:margin-top="0.1402in" fo:margin-bottom="0in" style:contextual-spacing="false" fo:orphans="0" fo:widows="0" fo:background-color="transparent" fo:padding="0in" fo:border="none" style:shadow="none"/>
      <style:text-properties style:font-name="Liberation Mono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6" style:family="paragraph" style:parent-style-name="Heading_20_3">
      <loext:graphic-properties draw:fill="none" draw:fill-color="#ffffff"/>
      <style:paragraph-properties fo:orphans="0" fo:widows="0" fo:background-color="transparent" fo:padding="0in" fo:border="none" style:shadow="none"/>
      <style:text-properties style:font-name="Liberation Mono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7" style:family="paragraph" style:parent-style-name="normal" style:list-style-name="List_20_3">
      <loext:graphic-properties draw:fill="none" draw:fill-color="#ffffff"/>
      <style:paragraph-properties fo:margin-left="0.1701in" fo:margin-right="0in" fo:margin-top="0.0835in" fo:margin-bottom="0in" style:contextual-spacing="false" fo:line-height="0.2in" fo:text-align="start" style:justify-single-word="false" fo:orphans="0" fo:widows="0" fo:text-indent="0in" style:auto-text-indent="false" fo:background-color="transparent" fo:padding="0in" fo:border="none" style:shadow="none" style:writing-mode="lr-tb"/>
      <style:text-properties fo:color="#000000" loext:opacity="100%" style:font-name="Bitstream Vera Serif" fo:font-size="9p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8" style:family="paragraph" style:parent-style-name="normal" style:list-style-name="List_20_3">
      <loext:graphic-properties draw:fill="none" draw:fill-color="#ffffff"/>
      <style:paragraph-properties fo:margin-left="0.1701in" fo:margin-right="0in" fo:margin-top="0in" fo:margin-bottom="0in" style:contextual-spacing="false" fo:line-height="0.2in" fo:text-align="start" style:justify-single-word="false" fo:orphans="0" fo:widows="0" fo:text-indent="0in" style:auto-text-indent="false" fo:background-color="transparent" fo:padding="0in" fo:border="none" style:shadow="none" style:writing-mode="lr-tb"/>
      <style:text-properties fo:color="#000000" loext:opacity="100%" style:font-name="Bitstream Vera Serif" fo:font-size="9p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19" style:family="paragraph" style:parent-style-name="normal" style:list-style-name="List_20_3">
      <loext:graphic-properties draw:fill="none" draw:fill-color="#ffffff"/>
      <style:paragraph-properties fo:margin-left="0.1598in" fo:margin-right="0in" fo:margin-top="0in" fo:margin-bottom="0in" style:contextual-spacing="false" fo:line-height="0.2in" fo:text-align="start" style:justify-single-word="false" fo:orphans="0" fo:widows="0" fo:text-indent="0in" style:auto-text-indent="false" fo:background-color="transparent" fo:padding="0in" fo:border="none" style:shadow="none" style:writing-mode="lr-tb"/>
      <style:text-properties fo:color="#000000" loext:opacity="100%" style:font-name="Bitstream Vera Serif" fo:font-size="9p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20" style:family="paragraph" style:parent-style-name="Heading_20_2">
      <loext:graphic-properties draw:fill="none" draw:fill-color="#ffffff"/>
      <style:paragraph-properties fo:margin-top="0.1402in" fo:margin-bottom="0in" style:contextual-spacing="false" fo:orphans="0" fo:widows="0" fo:background-color="transparent" fo:padding="0in" fo:border="none" style:shadow="none"/>
      <style:text-properties style:font-name="Liberation Mono" officeooo:paragraph-rsid="0024b7f1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1" style:family="paragraph" style:parent-style-name="Heading_20_3">
      <loext:graphic-properties draw:fill="none" draw:fill-color="#ffffff"/>
      <style:paragraph-properties fo:orphans="0" fo:widows="0" fo:background-color="transparent" fo:padding="0in" fo:border="none" style:shadow="none"/>
      <style:text-properties style:font-name="Liberation Mono" officeooo:paragraph-rsid="0024b7f1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2" style:family="paragraph" style:parent-style-name="normal" style:list-style-name="List_20_3">
      <loext:graphic-properties draw:fill="none" draw:fill-color="#ffffff"/>
      <style:paragraph-properties fo:margin-left="0.1701in" fo:margin-right="0in" fo:margin-top="0in" fo:margin-bottom="0in" style:contextual-spacing="false" fo:line-height="0.2in" fo:text-align="start" style:justify-single-word="false" fo:orphans="0" fo:widows="0" fo:text-indent="0in" style:auto-text-indent="false" fo:background-color="transparent" fo:padding="0in" fo:border="none" style:shadow="none" style:writing-mode="lr-tb"/>
      <style:text-properties style:font-name="Bitstream Vera Serif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23" style:family="paragraph" style:parent-style-name="normal" style:list-style-name="List_20_3">
      <loext:graphic-properties draw:fill="none" draw:fill-color="#ffffff"/>
      <style:paragraph-properties fo:margin-left="0.1701in" fo:margin-right="0in" fo:margin-top="0in" fo:margin-bottom="0in" style:contextual-spacing="false" fo:line-height="100%" fo:text-align="start" style:justify-single-word="false" fo:orphans="0" fo:widows="0" fo:text-indent="0in" style:auto-text-indent="false" fo:background-color="transparent" fo:padding="0in" fo:border="none" style:shadow="none" style:writing-mode="lr-tb"/>
      <style:text-properties fo:color="#000000" loext:opacity="100%" style:font-name="Bitstream Vera Serif" fo:font-size="9p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24" style:family="paragraph" style:parent-style-name="normal" style:list-style-name="List_20_3">
      <loext:graphic-properties draw:fill="none" draw:fill-color="#ffffff"/>
      <style:paragraph-properties fo:margin-left="0.1598in" fo:margin-right="0in" fo:margin-top="0in" fo:margin-bottom="0in" style:contextual-spacing="false" fo:line-height="0.2in" fo:text-align="start" style:justify-single-word="false" fo:orphans="0" fo:widows="0" fo:text-indent="0in" style:auto-text-indent="false" fo:background-color="transparent" fo:padding="0in" fo:border="none" style:shadow="none" style:writing-mode="lr-tb"/>
      <style:text-properties fo:color="#000000" loext:opacity="100%" style:font-name="Bitstream Vera Serif" fo:font-size="9pt" officeooo:rsid="002023fd" officeooo:paragraph-rsid="002023fd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25" style:family="paragraph" style:parent-style-name="normal" style:list-style-name="List_20_3">
      <loext:graphic-properties draw:fill="none" draw:fill-color="#ffffff"/>
      <style:paragraph-properties fo:margin-left="0.1598in" fo:margin-right="0in" fo:margin-top="0.0799in" fo:margin-bottom="0in" style:contextual-spacing="false" fo:line-height="130%" fo:text-align="start" style:justify-single-word="false" fo:orphans="0" fo:widows="0" fo:text-indent="0in" style:auto-text-indent="false" fo:background-color="transparent" fo:padding="0in" fo:border="none" style:shadow="none" style:writing-mode="lr-tb"/>
      <style:text-properties fo:color="#000000" loext:opacity="100%" style:font-name="Bitstream Vera Serif" fo:font-size="9pt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26" style:family="paragraph" style:parent-style-name="Heading_20_1">
      <loext:graphic-properties draw:fill="none" draw:fill-color="#ffffff"/>
      <style:paragraph-properties fo:margin-top="0.2201in" fo:margin-bottom="0in" style:contextual-spacing="false" fo:orphans="0" fo:widows="0" fo:background-color="transparent" fo:padding="0in" fo:border="none" style:shadow="none"/>
      <style:text-properties style:font-name="Liberation Mono" officeooo:rsid="001f5c32" officeooo:paragraph-rsid="002023f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7" style:family="paragraph" style:parent-style-name="Standard">
      <loext:graphic-properties draw:fill="none" draw:fill-color="#ffffff"/>
      <style:paragraph-properties fo:orphans="0" fo:widows="0" fo:background-color="transparent" fo:padding="0in" fo:border="none" style:shadow="none"/>
      <style:text-properties style:font-name="Liberation Mono" officeooo:paragraph-rsid="002023f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8" style:family="paragraph" style:parent-style-name="Standard" style:list-style-name="List_20_3">
      <loext:graphic-properties draw:fill="none" draw:fill-color="#ffffff"/>
      <style:paragraph-properties fo:margin-left="0.1598in" fo:margin-right="0in" fo:margin-top="0.0835in" fo:margin-bottom="0in" style:contextual-spacing="false" fo:line-height="130%" fo:text-align="start" style:justify-single-word="false" fo:orphans="0" fo:widows="0" fo:text-indent="0in" style:auto-text-indent="false" fo:background-color="transparent" fo:padding="0in" fo:border="none" style:shadow="none" style:writing-mode="lr-tb"/>
      <style:text-properties fo:color="#000000" loext:opacity="100%" style:font-name="Bitstream Vera Serif" fo:font-size="9pt" fo:font-style="normal" fo:font-weight="normal" officeooo:rsid="002023fd" officeooo:paragraph-rsid="002023fd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29" style:family="paragraph" style:parent-style-name="Standard">
      <loext:graphic-properties draw:fill="none" draw:fill-color="#ffffff"/>
      <style:paragraph-properties fo:margin-top="0.2201in" fo:margin-bottom="0in" style:contextual-spacing="false" fo:orphans="0" fo:widows="0" fo:background-color="transparent" fo:padding="0in" fo:border="none" style:shadow="none"/>
      <style:text-properties style:font-name="Liberation Mono" officeooo:paragraph-rsid="002023f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0" style:family="paragraph" style:parent-style-name="normal" style:list-style-name="List_20_3">
      <loext:graphic-properties draw:fill="none" draw:fill-color="#ffffff"/>
      <style:paragraph-properties fo:margin-left="0.1701in" fo:margin-right="0in" fo:margin-top="0in" fo:margin-bottom="0in" style:contextual-spacing="false" fo:line-height="130%" fo:text-align="start" style:justify-single-word="false" fo:orphans="0" fo:widows="0" fo:text-indent="0in" style:auto-text-indent="false" fo:background-color="transparent" fo:padding="0in" fo:border="none" style:shadow="none" style:writing-mode="lr-tb"/>
      <style:text-properties fo:color="#000000" loext:opacity="100%" style:font-name="Bitstream Vera Serif" fo:font-size="9pt" officeooo:paragraph-rsid="002023fd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31" style:family="paragraph" style:parent-style-name="normal" style:list-style-name="List_20_3">
      <loext:graphic-properties draw:fill="none" draw:fill-color="#ffffff"/>
      <style:paragraph-properties fo:margin-left="0.1701in" fo:margin-right="0in" fo:margin-top="0in" fo:margin-bottom="0in" style:contextual-spacing="false" fo:line-height="130%" fo:text-align="start" style:justify-single-word="false" fo:orphans="0" fo:widows="0" fo:text-indent="0in" style:auto-text-indent="false" fo:background-color="transparent" fo:padding="0in" fo:border="none" style:shadow="none" style:writing-mode="lr-tb"/>
      <style:text-properties fo:color="#000000" loext:opacity="100%" style:font-name="Bitstream Vera Serif" fo:font-size="9pt" officeooo:rsid="002023fd" officeooo:paragraph-rsid="002023fd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32" style:family="paragraph" style:parent-style-name="normal" style:list-style-name="List_20_3">
      <loext:graphic-properties draw:fill="none" draw:fill-color="#ffffff"/>
      <style:paragraph-properties fo:margin-left="0.1598in" fo:margin-right="0in" fo:margin-top="0in" fo:margin-bottom="0in" style:contextual-spacing="false" fo:line-height="130%" fo:text-align="start" style:justify-single-word="false" fo:orphans="0" fo:widows="0" fo:text-indent="0in" style:auto-text-indent="false" fo:background-color="transparent" fo:padding="0in" fo:border="none" style:shadow="none" style:writing-mode="lr-tb"/>
      <style:text-properties fo:color="#000000" loext:opacity="100%" style:font-name="Bitstream Vera Serif" fo:font-size="9pt" officeooo:rsid="002023fd" officeooo:paragraph-rsid="002023fd" style:font-size-asian="9pt" style:font-style-asian="normal" style:font-weight-asian="normal" style:font-size-complex="9pt" style:font-style-complex="normal" style:font-weight-complex="normal" style:text-overline-style="none" style:text-overline-color="font-color"/>
    </style:style>
    <style:style style:name="P33" style:family="paragraph" style:parent-style-name="Heading_20_1">
      <loext:graphic-properties draw:fill="none" draw:fill-color="#ffffff"/>
      <style:paragraph-properties fo:margin-top="0.0201in" fo:margin-bottom="0in" style:contextual-spacing="false" fo:orphans="0" fo:widows="0" fo:background-color="transparent" fo:padding="0in" fo:border="none" style:shadow="none"/>
      <style:text-properties style:font-name="Liberation Mono" fo:font-size="14pt" style:text-underline-style="none" style:font-size-asian="14pt" style:font-style-asian="normal" style:font-weight-asian="normal" style:font-size-complex="14pt" style:font-style-complex="normal" style:font-weight-complex="normal" style:text-overline-style="none" style:text-overline-color="font-color"/>
    </style:style>
    <style:style style:name="P34" style:family="paragraph" style:parent-style-name="List_20_Contents" style:list-style-name="List_20_1">
      <loext:graphic-properties draw:fill="none"/>
      <style:paragraph-properties fo:margin-left="0.1598in" fo:margin-right="0in" fo:margin-top="0.1in" fo:margin-bottom="0in" style:contextual-spacing="false" fo:line-height="130%" fo:text-align="start" style:justify-single-word="false" fo:orphans="0" fo:widows="0" fo:text-indent="-0.1598in" style:auto-text-indent="false" fo:background-color="transparent" style:writing-mode="lr-tb"/>
      <style:text-properties fo:color="#000000" loext:opacity="100%" style:font-name="Droid Sans" fo:font-weight="normal" style:font-weight-asian="normal" style:font-weight-complex="normal"/>
    </style:style>
    <style:style style:name="P35" style:family="paragraph" style:parent-style-name="List_20_Contents" style:list-style-name="List_20_1">
      <style:text-properties fo:color="#000000" loext:opacity="100%" style:font-name="Droid Sans" fo:font-weight="normal" style:font-weight-asian="normal" style:font-weight-complex="normal"/>
    </style:style>
    <style:style style:name="P36" style:family="paragraph" style:parent-style-name="List_20_Contents" style:list-style-name="List_20_1">
      <style:text-properties fo:color="#000000" loext:opacity="100%" style:font-name="Droid Sans" fo:font-weight="normal" officeooo:rsid="0022dc57" officeooo:paragraph-rsid="0022dc57" style:font-name-asian="Merriweather" style:font-weight-asian="normal" style:font-name-complex="Merriweather" style:font-weight-complex="normal"/>
    </style:style>
    <style:style style:name="P37" style:family="paragraph" style:parent-style-name="List_20_Contents" style:list-style-name="List_20_1">
      <style:text-properties fo:color="#000000" loext:opacity="100%" style:font-name="Droid Sans" fo:font-weight="normal" officeooo:paragraph-rsid="0022dc57" style:font-weight-asian="normal" style:font-weight-complex="normal"/>
    </style:style>
    <style:style style:name="P38" style:family="paragraph" style:parent-style-name="List_20_Contents" style:list-style-name="List_20_1">
      <style:text-properties fo:color="#000000" loext:opacity="100%" style:font-name="Droid Sans" fo:font-weight="normal" officeooo:rsid="0022dc57" officeooo:paragraph-rsid="00242285" style:font-weight-asian="normal" style:font-weight-complex="normal"/>
    </style:style>
    <style:style style:name="P39" style:family="paragraph" style:parent-style-name="List_20_Contents" style:list-style-name="List_20_1">
      <style:text-properties fo:color="#000000" loext:opacity="100%" style:font-name="Droid Sans" fo:font-weight="normal" officeooo:rsid="002ad0ec" officeooo:paragraph-rsid="002ad0ec" style:font-name-asian="Merriweather" style:font-weight-asian="normal" style:font-name-complex="Merriweather" style:font-weight-complex="normal"/>
    </style:style>
    <style:style style:name="P40" style:family="paragraph" style:parent-style-name="Heading_20_1">
      <loext:graphic-properties draw:fill="none" draw:fill-color="#ffffff"/>
      <style:paragraph-properties fo:orphans="0" fo:widows="0" fo:background-color="transparent" fo:padding="0in" fo:border="none" style:shadow="none"/>
      <style:text-properties officeooo:paragraph-rsid="0022dc57"/>
    </style:style>
    <style:style style:name="P41" style:family="paragraph" style:parent-style-name="Heading_20_1">
      <loext:graphic-properties draw:fill="none" draw:fill-color="#ffffff"/>
      <style:paragraph-properties fo:margin-top="0.1598in" fo:margin-bottom="0in" style:contextual-spacing="false" fo:orphans="0" fo:widows="0" fo:background-color="transparent" fo:padding="0in" fo:border="none" style:shadow="none"/>
      <style:text-properties style:font-name="Liberation Mono" officeooo:paragraph-rsid="0022dc57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2" style:family="paragraph" style:parent-style-name="normal">
      <loext:graphic-properties draw:fill="none" draw:fill-color="#ffffff"/>
      <style:paragraph-properties fo:margin-left="0in" fo:margin-right="0.2083in" fo:margin-top="0.222in" fo:margin-bottom="0in" style:contextual-spacing="false" fo:line-height="130%" fo:text-align="start" style:justify-single-word="false" fo:keep-together="auto" fo:orphans="0" fo:widows="0" fo:text-indent="0in" style:auto-text-indent="false" fo:background-color="transparent" fo:padding="0in" fo:border="none" style:shadow="none" fo:keep-with-next="auto"/>
      <style:text-properties style:font-name="Liberation Mono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3" style:family="paragraph" style:parent-style-name="Heading_20_1">
      <style:paragraph-properties fo:orphans="0" fo:widows="0"/>
      <style:text-properties style:font-name="Liberation Mono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4" style:family="paragraph" style:parent-style-name="normal">
      <style:paragraph-properties fo:margin-top="0in" fo:margin-bottom="0in" style:contextual-spacing="false" fo:line-height="100%" fo:orphans="0" fo:widows="0"/>
      <style:text-properties style:font-name="Liberation Mono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5" style:family="paragraph" style:parent-style-name="normal">
      <style:paragraph-properties fo:margin-top="0in" fo:margin-bottom="0in" style:contextual-spacing="false" fo:line-height="100%" fo:orphans="0" fo:widows="0"/>
      <style:text-properties style:font-name="Liberation Mono" officeooo:rsid="001f5c32" officeooo:paragraph-rsid="001f5c3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6" style:family="paragraph" style:parent-style-name="normal">
      <loext:graphic-properties draw:fill="none" draw:fill-color="#ffffff"/>
      <style:paragraph-properties fo:background-color="transparent" fo:padding="0in" fo:border="none" style:shadow="none"/>
    </style:style>
    <style:style style:name="T1" style:family="text">
      <style:text-properties officeooo:rsid="001f5c32"/>
    </style:style>
    <style:style style:name="T2" style:family="text">
      <style:text-properties officeooo:rsid="002ed521"/>
    </style:style>
    <style:style style:name="T3" style:family="text">
      <style:text-properties fo:font-size="9pt" officeooo:rsid="002ed521" style:font-size-asian="9pt" style:font-size-complex="9pt"/>
    </style:style>
    <style:style style:name="T4" style:family="text">
      <style:text-properties officeooo:rsid="002023fd"/>
    </style:style>
    <style:style style:name="T5" style:family="text">
      <style:text-properties fo:font-weight="normal"/>
    </style:style>
    <style:style style:name="T6" style:family="text">
      <style:text-properties fo:font-style="italic" fo:font-weight="normal" style:font-style-asian="italic"/>
    </style:style>
    <style:style style:name="T7" style:family="text">
      <style:text-properties officeooo:rsid="002fe36a"/>
    </style:style>
    <style:style style:name="T8" style:family="text">
      <style:text-properties fo:color="#000000" loext:opacity="100%"/>
    </style:style>
    <style:style style:name="T9" style:family="text">
      <style:text-properties officeooo:rsid="0021b874"/>
    </style:style>
    <style:style style:name="T10" style:family="text">
      <style:text-properties fo:color="#000000" loext:opacity="100%" fo:font-size="9pt"/>
    </style:style>
    <style:style style:name="T11" style:family="text">
      <style:text-properties fo:color="#000000" loext:opacity="100%" fo:font-weight="bold" officeooo:rsid="002023fd" style:font-weight-asian="bold" style:font-weight-complex="bold"/>
    </style:style>
    <style:style style:name="T12" style:family="text">
      <style:text-properties fo:color="#000000" loext:opacity="100%" fo:font-weight="bold" officeooo:rsid="0024b7f1" style:font-weight-asian="bold" style:font-weight-complex="bold"/>
    </style:style>
    <style:style style:name="T13" style:family="text">
      <style:text-properties fo:font-weight="bold" officeooo:rsid="002023fd" style:font-weight-asian="bold" style:font-weight-complex="bold"/>
    </style:style>
    <style:style style:name="T14" style:family="text">
      <style:text-properties fo:color="#2079c7" loext:opacity="100%" fo:font-weight="bold" officeooo:rsid="001f5c32" style:font-name-asian="Open Sans1" style:font-weight-asian="bold" style:font-name-complex="Open Sans1"/>
    </style:style>
    <style:style style:name="T15" style:family="text">
      <style:text-properties fo:color="#000000" loext:opacity="100%" fo:font-weight="bold" style:font-weight-asian="bold" style:font-weight-complex="bold"/>
    </style:style>
    <style:style style:name="T16" style:family="text">
      <style:text-properties fo:color="#000000" loext:opacity="100%" fo:font-weight="normal"/>
    </style:style>
    <style:style style:name="T17" style:family="text">
      <style:text-properties officeooo:rsid="00242285"/>
    </style:style>
    <style:style style:name="T18" style:family="text">
      <style:text-properties officeooo:rsid="0022dc57" style:font-name-asian="Merriweather" style:font-name-complex="Merriweather"/>
    </style:style>
    <style:style style:name="T19" style:family="text">
      <style:text-properties officeooo:rsid="0022dc57"/>
    </style:style>
    <style:style style:name="T20" style:family="text">
      <style:text-properties style:font-name-asian="Merriweather" style:font-name-complex="Merriweather"/>
    </style:style>
    <style:style style:name="T21" style:family="text">
      <style:text-properties style:font-name="Liberation Mono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"><text:bookmark text:name="_heading=h.gjdgxs"/>John Lambrechts</text:p>
            <text:p text:style-name="P2"><text:bookmark text:name="_heading=h.30j0zll"/>IT professional looking to join a Development or <text:span text:style-name="T1">R&amp;D</text:span> team <text:s/>to architect <text:span text:style-name="T2">and</text:span> maintain technology applications for a growing team.</text:p>
          </table:table-cell>
          <table:table-cell table:style-name="Table1.A1" office:value-type="string">
            <text:p text:style-name="P3">3703 E Wonder Lake Road</text:p>
            <text:p text:style-name="P3">Wonder Lake, IL 60097</text:p>
            <text:p text:style-name="P4">779-804-5655</text:p>
            <text:p text:style-name="P5"><text:a xlink:type="simple" xlink:href="mailto:johnlambrechts@gmail..com" text:style-name="Internet_20_link" text:visited-style-name="Visited_20_Internet_20_Link"><text:span text:style-name="T3">j</text:span></text:a><text:span text:style-name="T3">ohn@johnlambrechts.com</text:span></text:p>
          </table:table-cell>
        </table:table-row>
        <table:table-row table:style-name="Table1.2">
          <table:table-cell table:style-name="Table1.A1" office:value-type="string">
            <text:p text:style-name="P6">EXPERIENCE</text:p>
            <text:p text:style-name="P7"><text:bookmark text:name="_heading=h.1fob9te"/>UtopiaEducators, <text:span text:style-name="T4">Internet</text:span><text:span text:style-name="T5"> — </text:span><text:span text:style-name="T6">Founder</text:span></text:p>
            <text:p text:style-name="P8">April 2020 - Present</text:p>
            <text:list text:style-name="List_20_3">
              <text:list-item>
                <text:p text:style-name="P9">Learned management of over 100 persons worldwide</text:p>
              </text:list-item>
              <text:list-item>
                <text:p text:style-name="P10">Funded entire operation worldwide</text:p>
              </text:list-item>
              <text:list-item>
                <text:p text:style-name="P10">Make changes and add to our custom Handlebars Theme</text:p>
              </text:list-item>
              <text:list-item>
                <text:p text:style-name="P10">Update node and Ghost Blog to stay secure</text:p>
              </text:list-item>
            </text:list>
            <text:p text:style-name="P11"><text:bookmark text:name="_heading=h.3znysh7"/>PeakActivity, <text:span text:style-name="T5">Boynton Beach, FL — </text:span><text:span text:style-name="T6">DevOps Engineer</text:span></text:p>
            <text:p text:style-name="P8">October <text:s/>2019 - October 20<text:span text:style-name="T4">20</text:span></text:p>
            <text:list text:continue-numbering="true" text:style-name="List_20_3">
              <text:list-item>
                <text:p text:style-name="P12">Solved issues with development stack (NodeJS, Debian, Docker)</text:p>
              </text:list-item>
              <text:list-item>
                <text:p text:style-name="P13">Github systems administrator</text:p>
              </text:list-item>
              <text:list-item>
                <text:p text:style-name="P10">Managed 3 QA environments on development Kubernetes cluster</text:p>
              </text:list-item>
              <text:list-item>
                <text:p text:style-name="P10">Scripted pipeline changes in Jenkins/Groovy <text:span text:style-name="T7">s</text:span>hared <text:span text:style-name="T7">l</text:span>ibraries</text:p>
              </text:list-item>
              <text:list-item>
                <text:p text:style-name="P10">Added Azure, AWS support to our pipeline</text:p>
              </text:list-item>
              <text:list-item>
                <text:p text:style-name="P10">Maintained 100% uptime for production releases with Kubernetes</text:p>
              </text:list-item>
            </text:list>
            <text:p text:style-name="P11"><text:bookmark text:name="_heading=h.2et92p0"/>AMOpportunities, <text:span text:style-name="T5">Chicago, IL — </text:span><text:span text:style-name="T6">DevOps Engineer</text:span></text:p>
            <text:p text:style-name="P8">February 2019 - April 2019</text:p>
            <text:list text:continue-numbering="true" text:style-name="List_20_3">
              <text:list-item>
                <text:p text:style-name="P14">Solved issues with development stack (NodeJS, CentOS, Ionic, Docker)</text:p>
              </text:list-item>
              <text:list-item>
                <text:p text:style-name="P10">Engineered scripts for data analysis in Python</text:p>
              </text:list-item>
              <text:list-item>
                <text:p text:style-name="P10">Set up Elasticsearch indexes</text:p>
              </text:list-item>
              <text:list-item>
                <text:p text:style-name="P10">Managed Amazon AWS web hosting stack (VPC, EC2, Lambda, Peering Networks)<text:span text:style-name="T6"/></text:p>
              </text:list-item>
            </text:list>
            <text:p text:style-name="P15"><text:bookmark text:name="_heading=h.1t3h5sf"/>Activ Financial Systems, Inc<text:span text:style-name="T8">, </text:span><text:span text:style-name="T5">Chicago — </text:span><text:span text:style-name="T6">Application Support Engineer</text:span></text:p>
            <text:p text:style-name="P16"><text:bookmark text:name="_heading=h.4d34og8"/>December 2015 - March 2016</text:p>
            <text:list text:continue-numbering="true" text:style-name="List_20_3">
              <text:list-item>
                <text:p text:style-name="P17">Supported hundreds of L<text:span text:style-name="T9">in</text:span>ux <text:span text:style-name="T9">CLI</text:span> servers running proprietary stock market data systems</text:p>
              </text:list-item>
              <text:list-item>
                <text:p text:style-name="P18">Stress tested worldwide network for a Fortune 500 company</text:p>
              </text:list-item>
              <text:list-item>
                <text:p text:style-name="P19">Resolved any customer issues regarding the C++ Stock Market Data API</text:p>
              </text:list-item>
              <text:list-item>
                <text:p text:style-name="P19">Worked with worldwide clientele getting their systems working with the market data platform</text:p>
              </text:list-item>
              <text:list-item>
                <text:p text:style-name="P18">Restored network failures due to fiber link breaks and any other network issue</text:p>
              </text:list-item>
            </text:list>
            <text:p text:style-name="P20"><text:bookmark text:name="_heading=h.2s8eyo1"/>Crossrealms, Inc<text:span text:style-name="T8">, </text:span><text:span text:style-name="T5">Chicago — Infrastructure </text:span><text:span text:style-name="T6">Engineer</text:span></text:p>
            <text:p text:style-name="P21"><text:bookmark text:name="_heading=h.17dp8vu"/>March 2015 - December 2015</text:p>
            <text:list text:continue-numbering="true" text:style-name="List_20_3">
              <text:list-item>
                <text:p text:style-name="P17">Managed all technology services for a number of Chicago firms</text:p>
              </text:list-item>
              <text:list-item>
                <text:p text:style-name="P18">Engineered proprietary and open source systems for internal use</text:p>
              </text:list-item>
              <text:list-item>
                <text:p text:style-name="P18">Supported clients email, web, backup, <text:s/>and desktop systems</text:p>
              </text:list-item>
              <text:list-item>
                <text:p text:style-name="P22"><text:span text:style-name="T10">Solved any issues with company WordPress website</text:span></text:p>
              </text:list-item>
            </text:list>
            <text:p text:style-name="P15"><text:bookmark text:name="_heading=h.3rdcrjn"/>Blue Fire Capital, <text:span text:style-name="T5">Chicago</text:span> <text:span text:style-name="T5">— </text:span><text:span text:style-name="T6">System Administrator</text:span></text:p>
            <text:p text:style-name="P16"><text:bookmark text:name="_heading=h.26in1rg"/>August 2012 - December 2012</text:p>
            <text:list text:continue-numbering="true" text:style-name="List_20_3">
              <text:list-item>
                <text:p text:style-name="P17">Responsible for 24x7x365 availability of over 300 production RHEL based high frequency trading <text:s/>servers </text:p>
              </text:list-item>
              <text:list-item>
                <text:p text:style-name="P18">Supported Office Windows Active Directory and DNS cluster </text:p>
              </text:list-item>
              <text:list-item>
                <text:p text:style-name="P19">Supported multi monitor RHEL and Windows XP desktops, VMware ESX(i) VMs</text:p>
              </text:list-item>
              <text:list-item>
                <text:p text:style-name="P18">Managed smart hands, remote support at 12 co-locations</text:p>
              </text:list-item>
              <text:list-item>
                <text:p text:style-name="P18">Executed hardware changes and maintenance at Equinix Chicago</text:p>
              </text:list-item>
              <text:list-item>
                <text:p text:style-name="P18">Utilized Kickstart for completely automated OS upgrades and provisioning </text:p>
              </text:list-item>
              <text:list-item>
                <text:p text:style-name="P23">Created Perl and BASH scripts to automate daily tasks</text:p>
              </text:list-item>
            </text:list>
            <text:p text:style-name="P15"><text:bookmark text:name="_heading=h.lnxbz9"/><text:soft-page-break/>WiredTree, <text:span text:style-name="T5">Chicago, IL</text:span> <text:span text:style-name="T5">— </text:span><text:span text:style-name="T6">Linux System Administrator</text:span></text:p>
            <text:p text:style-name="P16"><text:bookmark text:name="_heading=h.35nkun2"/>March 2011 - November 2011</text:p>
            <text:list text:continue-numbering="true" text:style-name="List_20_3">
              <text:list-item>
                <text:p text:style-name="P17">Responsible for thousands of managed virtualized (virtuozzo) and dedicated CentOS servers running LAMP stack</text:p>
              </text:list-item>
              <text:list-item>
                <text:p text:style-name="P18">Utilized BASH and Python to accomplish tasks with scripting</text:p>
              </text:list-item>
              <text:list-item>
                <text:p text:style-name="P19">Repaired, replaced, upgraded, and built server hardware <text:span text:style-name="T4">and software </text:span>during the night shift at 427 LaSalle, a CoreSite datacenter</text:p>
              </text:list-item>
              <text:list-item>
                <text:p text:style-name="P24">Responsible for thousands of worldwide clients as a 2 person night shift for 12 hours</text:p>
              </text:list-item>
            </text:list>
            <text:p text:style-name="P15"><text:bookmark text:name="_heading=h.1ksv4uv"/>Hawthorn Woods Country Club, <text:span text:style-name="T5">Hawthorn Woods, IL</text:span> <text:span text:style-name="T5">— </text:span><text:span text:style-name="T6">Bag Attendant</text:span></text:p>
            <text:p text:style-name="P16"><text:bookmark text:name="_heading=h.44sinio"/>2006 - 2009</text:p>
            <text:list text:continue-numbering="true" text:style-name="List_20_3">
              <text:list-item>
                <text:p text:style-name="P25">Mastery of golf cart washing, club cleaning, driving range cleaning, preparation, and everything in golf practice zone sometimes as early as 6AM.</text:p>
              </text:list-item>
            </text:list>
            <text:p text:style-name="P26"><text:bookmark text:name="_heading=h.2jxsxqh"/>LEARNED SOCIETIES</text:p>
            <text:p text:style-name="P27"><text:span text:style-name="T11">Ron Paul 2008 Campaign </text:span><text:span text:style-name="T12">&amp; </text:span><text:span text:style-name="T11">Mises Institute</text:span><text:span text:style-name="T13"> </text:span><text:span text:style-name="T4">Iowa, Chicago, Hawthorn Woods, </text:span><text:span text:style-name="T9">IL</text:span><text:span text:style-name="T4"> Home Office</text:span></text:p>
            <text:list text:continue-numbering="true" text:style-name="List_20_3">
              <text:list-item>
                <text:p text:style-name="P28">Achieved <text:span text:style-name="T7">h</text:span>ighest <text:span text:style-name="T7">v</text:span>oter <text:span text:style-name="T7">c</text:span>onversion <text:span text:style-name="T7">r</text:span>atio in Lake County, Illinois and <text:span text:style-name="T7">s</text:span>treets of <text:span text:style-name="T7">f</text:span>rozen Iowa with personal income and self study.</text:p>
              </text:list-item>
            </text:list>
            <text:p text:style-name="P29"><text:span text:style-name="T14">EDUCATION</text:span><text:bookmark text:name="_heading=h.z337ya"/><text:span text:style-name="T14"><text:line-break/></text:span><text:span text:style-name="T15">Lake Zurich High School, </text:span><text:span text:style-name="T16">Lake Zurich, IL</text:span></text:p>
            <text:p text:style-name="P16"><text:bookmark text:name="_heading=h.3j2qqm3"/>2004 - 2008</text:p>
            <text:list text:continue-numbering="true" text:style-name="List_20_3">
              <text:list-item>
                <text:p text:style-name="P30">Graduated with a high GPA. <text:span text:style-name="T7">t</text:span>rack and <text:span text:style-name="T7">f</text:span>ield team.</text:p>
              </text:list-item>
              <text:list-item>
                <text:p text:style-name="P31">AP Computer Science</text:p>
              </text:list-item>
              <text:list-item>
                <text:p text:style-name="P32">Self Taught <text:span text:style-name="T17">OS, Networking, </text:span><text:span text:style-name="T7">e</text:span><text:span text:style-name="T17">lectric </text:span><text:span text:style-name="T7">e</text:span><text:span text:style-name="T17">ngineering </text:span>skills at my youth home office as first family with <text:span text:style-name="T7">h</text:span>igh <text:span text:style-name="T7">s</text:span>peed <text:span text:style-name="T7">i</text:span>nternet <text:span text:style-name="T7">in Hawthorn, Woods Acorn Acres</text:span></text:p>
              </text:list-item>
            </text:list>
          </table:table-cell>
          <table:table-cell table:style-name="Table1.A1" office:value-type="string">
            <text:p text:style-name="P33"><text:bookmark text:name="_heading=h.1y810tw"/>SKILLS</text:p>
            <text:list text:style-name="List_20_1">
              <text:list-item>
                <text:p text:style-name="P34">Executive <text:span text:style-name="T18">↑↑↑↑↑</text:span></text:p>
              </text:list-item>
              <text:list-item>
                <text:p text:style-name="P35">Data Driven <text:span text:style-name="T18">↑↑↑↑↑</text:span></text:p>
              </text:list-item>
              <text:list-item>
                <text:p text:style-name="P36">Sales ↑↑↑↑↑</text:p>
              </text:list-item>
              <text:list-item>
                <text:p text:style-name="P35">Every Linux Distro <text:span text:style-name="T18">↑↑↑↑↑</text:span></text:p>
              </text:list-item>
              <text:list-item>
                <text:p text:style-name="P37">BASH <text:span text:style-name="T18">↑↑↑↑↑</text:span></text:p>
              </text:list-item>
              <text:list-item>
                <text:p text:style-name="P36">Remote Management ↑↑↑↑↑</text:p>
              </text:list-item>
              <text:list-item>
                <text:p text:style-name="P36">Nagios ↑↑↑</text:p>
              </text:list-item>
              <text:list-item>
                <text:p text:style-name="P37">DevOps <text:span text:style-name="T18">↑↑↑↑↑</text:span></text:p>
              </text:list-item>
              <text:list-item>
                <text:p text:style-name="P35">Bare Metal <text:span text:style-name="T18">↑↑↑↑↑</text:span></text:p>
              </text:list-item>
              <text:list-item>
                <text:p text:style-name="P35">Cloud Architecture <text:span text:style-name="T18">↑↑↑↑</text:span></text:p>
              </text:list-item>
              <text:list-item>
                <text:p text:style-name="P35">All Containerization <text:span text:style-name="T18">↑↑↑↑</text:span></text:p>
              </text:list-item>
              <text:list-item>
                <text:p text:style-name="P35"><text:span text:style-name="T19">All</text:span> Virtualization <text:span text:style-name="T18">↑↑↑↑</text:span></text:p>
              </text:list-item>
              <text:list-item>
                <text:p text:style-name="P35">All Host Providers <text:span text:style-name="T18">↑↑↑↑↑</text:span></text:p>
              </text:list-item>
              <text:list-item>
                <text:p text:style-name="P35"><text:span text:style-name="T1">All </text:span>Firewall<text:span text:style-name="T1">s </text:span><text:span text:style-name="T18">↑↑↑↑↑</text:span></text:p>
              </text:list-item>
              <text:list-item>
                <text:p text:style-name="P36">Ethernet Hardware <text:s/>↑↑↑↑↑</text:p>
                <text:list>
                  <text:list-item>
                    <text:p text:style-name="P36">IPV4 ↑↑↑↑↑</text:p>
                  </text:list-item>
                  <text:list-item>
                    <text:p text:style-name="P36">IPV6 ↑↑↑↑</text:p>
                  </text:list-item>
                </text:list>
              </text:list-item>
              <text:list-item>
                <text:p text:style-name="P37"><text:span text:style-name="T1">All </text:span>Backup <text:span text:style-name="T1">Tools </text:span><text:span text:style-name="T18">↑↑↑↑↑</text:span></text:p>
              </text:list-item>
              <text:list-item>
                <text:p text:style-name="P35">Windows <text:span text:style-name="T18"><text:s/>(Rather Not)</text:span></text:p>
              </text:list-item>
              <text:list-item>
                <text:p text:style-name="P35">Customer Service <text:span text:style-name="T18">↑↑↑↑↑</text:span></text:p>
              </text:list-item>
              <text:list-item>
                <text:p text:style-name="P35">Financial Markets <text:span text:style-name="T18">↑↑↑↑↑</text:span></text:p>
              </text:list-item>
              <text:list-item>
                <text:p text:style-name="P35">NodeJS Stack <text:span text:style-name="T18">↑↑↑</text:span></text:p>
              </text:list-item>
              <text:list-item>
                <text:p text:style-name="P35">Jenkins <text:span text:style-name="T18">↑↑↑↑↑</text:span></text:p>
              </text:list-item>
              <text:list-item>
                <text:p text:style-name="P35">Terraform <text:span text:style-name="T18">↑↑↑↑↑</text:span></text:p>
              </text:list-item>
              <text:list-item>
                <text:p text:style-name="P35">IaC <text:span text:style-name="T18">↑↑↑↑</text:span></text:p>
              </text:list-item>
              <text:list-item>
                <text:p text:style-name="P35">Python <text:span text:style-name="T18">↑↑↑</text:span></text:p>
              </text:list-item>
              <text:list-item>
                <text:p text:style-name="P36">Perl ↑↑</text:p>
              </text:list-item>
              <text:list-item>
                <text:p text:style-name="P35">Basic C <text:span text:style-name="T18">↑</text:span></text:p>
              </text:list-item>
              <text:list-item>
                <text:p text:style-name="P35">Git <text:span text:style-name="T18">↑↑↑↑↑</text:span></text:p>
              </text:list-item>
              <text:list-item>
                <text:p text:style-name="P35">Gitlab <text:span text:style-name="T18">↑↑↑↑↑</text:span></text:p>
              </text:list-item>
              <text:list-item>
                <text:p text:style-name="P35">Github <text:span text:style-name="T20">↑↑↑↑↑</text:span></text:p>
              </text:list-item>
              <text:list-item>
                <text:p text:style-name="P35">SVN (Depreciated)</text:p>
              </text:list-item>
              <text:list-item>
                <text:p text:style-name="P35">CVS (Depreciated)</text:p>
              </text:list-item>
              <text:list-item>
                <text:p text:style-name="P38">LDAP <text:span text:style-name="T20">↑↑↑</text:span></text:p>
              </text:list-item>
              <text:list-item>
                <text:p text:style-name="P39">All Open Source ↑↑↑↑↑</text:p>
              </text:list-item>
            </text:list>
            <text:p text:style-name="P40"><text:span text:style-name="T21"/></text:p>
            <text:p text:style-name="P40"><text:span text:style-name="T21"/></text:p>
            <text:p text:style-name="P40"><text:span text:style-name="T21"/></text:p>
            <text:p text:style-name="P41"><text:bookmark text:name="_heading=h.4i7ojhp"/>LANGUAGES</text:p>
            <text:p text:style-name="P42">English<text:line-break/>Spanish conversational</text:p>
            <text:p text:style-name="P43"><text:bookmark text:name="_heading=h.2xcytpi"/>REFERENCES</text:p>
            <text:p text:style-name="P44"/>
            <text:p text:style-name="P45">James Bomer</text:p>
            <text:p text:style-name="P45">Activ Financial</text:p>
            <text:p text:style-name="P45">hr@activfinancial.com</text:p>
            <text:p text:style-name="P44"/>
            <text:p text:style-name="P44">Usama Houlila</text:p>
            <text:p text:style-name="P44">Crossrealms</text:p>
            <text:p text:style-name="P44">Email: uhoulila@crossrealms.com</text:p>
            <text:p text:style-name="P44"/>
            <text:p text:style-name="P45">Manish Hirapara</text:p>
            <text:p text:style-name="P44">PeakActivity.com CEO/<text:span text:style-name="T1">Owner</text:span></text:p>
            <text:p text:style-name="P45">manish@peakactivity.com</text:p>
            <text:p text:style-name="P44"/>
            <text:p text:style-name="P42"/>
          </table:table-cell>
        </table:table-row>
      </table:table>
      <text:p text:style-name="P4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Bitstream Vera Serif" svg:font-family="'Bitstream Vera Serif'" style:font-family-generic="roman" style:font-pitch="variable"/>
    <style:font-face style:name="Droid Sans" svg:font-family="'Droid Sans'" style:font-family-generic="swiss" style:font-pitch="variable"/>
    <style:font-face style:name="Droid Sans Devanagari" svg:font-family="'Droid Sans Devanagari'" style:font-family-generic="swiss"/>
    <style:font-face style:name="Droid Sans Devanagari1" svg:font-family="'Droid Sans Devanagari'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Merriweather" svg:font-family="Merriweather"/>
    <style:font-face style:name="Merriweather1" svg:font-family="Merriweather" style:font-family-generic="roman" style:font-pitch="variable"/>
    <style:font-face style:name="Merriweather2" svg:font-family="Merriweather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Open Sans" svg:font-family="'Open Sans'" style:font-family-generic="roman" style:font-pitch="variable"/>
    <style:font-face style:name="Open Sans1" svg:font-family="'Open Sans'" style:font-family-generic="system" style:font-pitch="variable"/>
    <style:font-face style:name="OpenSymbol" svg:font-family="OpenSymbol" style:font-charset="x-symbol"/>
    <style:font-face style:name="Trebuchet MS" svg:font-family="'Trebuchet MS'" style:font-family-generic="roman" style:font-pitch="variable"/>
    <style:font-face style:name="Trebuchet MS1" svg:font-family="'Trebuchet M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fo:color="#666666" loext:opacity="100%" style:font-name="Merriweather1" fo:font-size="9pt" fo:language="en" fo:country="US" style:letter-kerning="false" style:font-name-asian="Merriweather2" style:font-size-asian="9pt" style:language-asian="zh" style:country-asian="CN" style:font-name-complex="Merriweather2" style:font-size-complex="9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lr-tb"/>
      <style:text-properties fo:color="#666666" loext:opacity="100%" style:font-name="Merriweather1" fo:font-size="9pt" fo:language="en" fo:country="US" style:letter-kerning="false" style:font-name-asian="Merriweather2" style:font-size-asian="9pt" style:language-asian="zh" style:country-asian="CN" style:font-name-complex="Merriweather2" style:font-size-complex="9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 Devanagari1" style:font-family-complex="'Droid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 Devanagari" style:font-family-complex="'Droid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roid Sans Devanagari" style:font-family-complex="'Droid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Droid Sans Devanagari" style:font-family-complex="'Droid Sans Devanagari'" style:font-family-generic-complex="swiss" style:language-complex="zxx" style:country-complex="none"/>
    </style:style>
    <style:style style:name="normal" style:family="paragraph" style:default-outline-level="">
      <style:paragraph-properties fo:margin-left="0in" fo:margin-right="0.2083in" fo:margin-top="0.0835in" fo:margin-bottom="0in" style:contextual-spacing="false" fo:line-height="130%" fo:text-align="start" style:justify-single-word="false" fo:orphans="0" fo:widows="0" fo:text-indent="0in" style:auto-text-indent="false" style:writing-mode="lr-tb"/>
    </style:style>
    <style:style style:name="Heading_20_1" style:display-name="Heading 1" style:family="paragraph" style:parent-style-name="normal" style:next-style-name="normal" style:default-outline-level="" style:class="chapter">
      <style:paragraph-properties fo:margin-top="0.4165in" fo:margin-bottom="0in" style:contextual-spacing="false" fo:line-height="100%"/>
      <style:text-properties fo:color="#2079c7" loext:opacity="100%" style:font-name="Open Sans" fo:font-family="'Open Sans'" style:font-family-generic="roman" style:font-pitch="variable" fo:font-weight="bold" style:font-name-asian="Open Sans1" style:font-family-asian="'Open Sans'" style:font-family-generic-asian="system" style:font-pitch-asian="variable" style:font-weight-asian="bold" style:font-name-complex="Open Sans1" style:font-family-complex="'Open Sans'" style:font-family-generic-complex="system" style:font-pitch-complex="variable"/>
    </style:style>
    <style:style style:name="Heading_20_2" style:display-name="Heading 2" style:family="paragraph" style:parent-style-name="normal" style:next-style-name="normal" style:default-outline-level="" style:class="chapter">
      <style:paragraph-properties fo:margin-top="0.222in" fo:margin-bottom="0in" style:contextual-spacing="false" fo:line-height="100%" fo:keep-together="always" fo:keep-with-next="always"/>
      <style:text-properties fo:color="#000000" loext:opacity="100%" fo:font-size="11pt" fo:font-weight="bold" style:font-size-asian="11pt" style:font-weight-asian="bold" style:font-size-complex="11pt"/>
    </style:style>
    <style:style style:name="Heading_20_3" style:display-name="Heading 3" style:family="paragraph" style:parent-style-name="normal" style:next-style-name="normal" style:default-outline-level="" style:class="chapter">
      <style:paragraph-properties fo:margin-top="0.0693in" fo:margin-bottom="0.0693in" style:contextual-spacing="false" fo:line-height="100%" fo:keep-together="always" fo:keep-with-next="always"/>
      <style:text-properties fo:color="#666666" loext:opacity="100%" style:font-name="Open Sans" fo:font-family="'Open Sans'" style:font-family-generic="roman" style:font-pitch="variable" fo:font-size="8pt" style:font-name-asian="Open Sans1" style:font-family-asian="'Open Sans'" style:font-family-generic-asian="system" style:font-pitch-asian="variable" style:font-size-asian="8pt" style:font-name-complex="Open Sans1" style:font-family-complex="'Open Sans'" style:font-family-generic-complex="system" style:font-pitch-complex="variable" style:font-size-complex="8pt"/>
    </style:style>
    <style:style style:name="Heading_20_4" style:display-name="Heading 4" style:family="paragraph" style:parent-style-name="normal" style:next-style-name="normal" style:default-outline-level="" style:class="chapter">
      <style:paragraph-properties fo:margin-top="0.111in" fo:margin-bottom="0in" style:contextual-spacing="false" fo:line-height="100%" fo:keep-together="always" fo:keep-with-next="always"/>
      <style:text-properties fo:color="#666666" loext:opacity="100%" style:font-name="Trebuchet MS" fo:font-family="'Trebuchet MS'" style:font-family-generic="roman" style:font-pitch="variable" fo:font-size="11pt" style:text-underline-style="solid" style:text-underline-width="auto" style:text-underline-color="font-color" style:font-name-asian="Trebuchet MS1" style:font-family-asian="'Trebuchet MS'" style:font-family-generic-asian="system" style:font-pitch-asian="variable" style:font-size-asian="11pt" style:font-name-complex="Trebuchet MS1" style:font-family-complex="'Trebuchet MS'" style:font-family-generic-complex="system" style:font-pitch-complex="variable" style:font-size-complex="11pt"/>
    </style:style>
    <style:style style:name="Heading_20_5" style:display-name="Heading 5" style:family="paragraph" style:parent-style-name="normal" style:next-style-name="normal" style:default-outline-level="" style:class="chapter">
      <style:paragraph-properties fo:margin-top="0.111in" fo:margin-bottom="0in" style:contextual-spacing="false" fo:line-height="100%" fo:keep-together="always" fo:keep-with-next="always"/>
      <style:text-properties fo:color="#666666" loext:opacity="100%" style:font-name="Trebuchet MS" fo:font-family="'Trebuchet MS'" style:font-family-generic="roman" style:font-pitch="variable" fo:font-size="11pt" style:font-name-asian="Trebuchet MS1" style:font-family-asian="'Trebuchet MS'" style:font-family-generic-asian="system" style:font-pitch-asian="variable" style:font-size-asian="11pt" style:font-name-complex="Trebuchet MS1" style:font-family-complex="'Trebuchet MS'" style:font-family-generic-complex="system" style:font-pitch-complex="variable" style:font-size-complex="11pt"/>
    </style:style>
    <style:style style:name="Heading_20_6" style:display-name="Heading 6" style:family="paragraph" style:parent-style-name="normal" style:next-style-name="normal" style:default-outline-level="" style:class="chapter">
      <style:paragraph-properties fo:margin-top="0.111in" fo:margin-bottom="0in" style:contextual-spacing="false" fo:line-height="100%" fo:keep-together="always" fo:keep-with-next="always"/>
      <style:text-properties fo:color="#666666" loext:opacity="100%" style:font-name="Trebuchet MS" fo:font-family="'Trebuchet MS'" style:font-family-generic="roman" style:font-pitch="variable" fo:font-size="11pt" fo:font-style="italic" style:font-name-asian="Trebuchet MS1" style:font-family-asian="'Trebuchet MS'" style:font-family-generic-asian="system" style:font-pitch-asian="variable" style:font-size-asian="11pt" style:font-style-asian="italic" style:font-name-complex="Trebuchet MS1" style:font-family-complex="'Trebuchet MS'" style:font-family-generic-complex="system" style:font-pitch-complex="variable" style:font-size-complex="11pt"/>
    </style:style>
    <style:style style:name="Title" style:family="paragraph" style:parent-style-name="normal" style:next-style-name="normal" style:default-outline-level="" style:class="chapter">
      <style:paragraph-properties fo:margin-top="0in" fo:margin-bottom="0.0835in" style:contextual-spacing="false" fo:line-height="100%"/>
      <style:text-properties fo:color="#000000" loext:opacity="100%" fo:font-size="36pt" fo:font-weight="bold" style:font-size-asian="36pt" style:font-weight-asian="bold" style:font-size-complex="36pt"/>
    </style:style>
    <style:style style:name="Subtitle" style:family="paragraph" style:parent-style-name="normal" style:next-style-name="normal" style:default-outline-level="" style:class="chapter">
      <style:paragraph-properties fo:margin-top="0in" fo:margin-bottom="0in" style:contextual-spacing="false" fo:line-height="115%"/>
      <style:text-properties fo:color="#000000" loext:opacity="100%" style:font-name="Open Sans" fo:font-family="'Open Sans'" style:font-family-generic="roman" style:font-pitch="variable" style:font-name-asian="Open Sans1" style:font-family-asian="'Open Sans'" style:font-family-generic-asian="system" style:font-pitch-asian="variable" style:font-name-complex="Open Sans1" style:font-family-complex="'Open Sans'" style:font-family-generic-complex="system" style:font-pitch-complex="variable"/>
    </style:style>
    <style:style style:name="Preformatted_20_Text" style:display-name="Preformatted Text" style:family="paragraph" style:parent-style-name="Standard" style:class="html">
      <style:paragraph-properties fo:margin-top="0.0835in" fo:margin-bottom="0in" style:contextual-spacing="false"/>
      <style:text-properties style:font-name="Liberation Mono" fo:font-family="'Liberation Mono'" style:font-family-generic="modern" style:font-pitch="fixed" fo:font-size="10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List_20_Contents" style:display-name="List Contents" style:family="paragraph" style:parent-style-name="Standard" style:class="html">
      <style:paragraph-properties fo:margin-left="0.3937in" fo:margin-right="0.2083in" fo:text-indent="0in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ListLabel_20_37" style:display-name="ListLabel 37" style:family="text">
      <style:text-properties style:text-underline-style="none"/>
    </style:style>
    <style:style style:name="ListLabel_20_38" style:display-name="ListLabel 38" style:family="text">
      <style:text-properties style:text-underline-style="none"/>
    </style:style>
    <style:style style:name="ListLabel_20_39" style:display-name="ListLabel 39" style:family="text">
      <style:text-properties style:text-underline-style="none"/>
    </style:style>
    <style:style style:name="ListLabel_20_40" style:display-name="ListLabel 40" style:family="text">
      <style:text-properties style:text-underline-style="none"/>
    </style:style>
    <style:style style:name="ListLabel_20_41" style:display-name="ListLabel 41" style:family="text">
      <style:text-properties style:text-underline-style="none"/>
    </style:style>
    <style:style style:name="ListLabel_20_42" style:display-name="ListLabel 42" style:family="text">
      <style:text-properties style:text-underline-style="none"/>
    </style:style>
    <style:style style:name="ListLabel_20_43" style:display-name="ListLabel 43" style:family="text">
      <style:text-properties style:text-underline-style="none"/>
    </style:style>
    <style:style style:name="ListLabel_20_44" style:display-name="ListLabel 44" style:family="text">
      <style:text-properties style:text-underline-style="none"/>
    </style:style>
    <style:style style:name="ListLabel_20_45" style:display-name="ListLabel 45" style:family="text">
      <style:text-properties style:text-underline-style="none"/>
    </style:style>
    <style:style style:name="ListLabel_20_46" style:display-name="ListLabel 46" style:family="text">
      <style:text-properties style:text-underline-style="none"/>
    </style:style>
    <style:style style:name="ListLabel_20_47" style:display-name="ListLabel 47" style:family="text">
      <style:text-properties style:text-underline-style="none"/>
    </style:style>
    <style:style style:name="ListLabel_20_48" style:display-name="ListLabel 48" style:family="text">
      <style:text-properties style:text-underline-style="none"/>
    </style:style>
    <style:style style:name="ListLabel_20_49" style:display-name="ListLabel 49" style:family="text">
      <style:text-properties style:text-underline-style="none"/>
    </style:style>
    <style:style style:name="ListLabel_20_50" style:display-name="ListLabel 50" style:family="text">
      <style:text-properties style:text-underline-style="none"/>
    </style:style>
    <style:style style:name="ListLabel_20_51" style:display-name="ListLabel 51" style:family="text">
      <style:text-properties style:text-underline-style="none"/>
    </style:style>
    <style:style style:name="ListLabel_20_52" style:display-name="ListLabel 52" style:family="text">
      <style:text-properties style:text-underline-style="none"/>
    </style:style>
    <style:style style:name="ListLabel_20_53" style:display-name="ListLabel 53" style:family="text">
      <style:text-properties style:text-underline-style="none"/>
    </style:style>
    <style:style style:name="ListLabel_20_54" style:display-name="ListLabel 54" style:family="text">
      <style:text-properties style:text-underline-style="none"/>
    </style:style>
    <style:style style:name="ListLabel_20_55" style:display-name="ListLabel 55" style:family="text">
      <style:text-properties style:text-underline-style="none"/>
    </style:style>
    <style:style style:name="ListLabel_20_56" style:display-name="ListLabel 56" style:family="text">
      <style:text-properties style:text-underline-style="none"/>
    </style:style>
    <style:style style:name="ListLabel_20_57" style:display-name="ListLabel 57" style:family="text">
      <style:text-properties style:text-underline-style="none"/>
    </style:style>
    <style:style style:name="ListLabel_20_58" style:display-name="ListLabel 58" style:family="text">
      <style:text-properties style:text-underline-style="none"/>
    </style:style>
    <style:style style:name="ListLabel_20_59" style:display-name="ListLabel 59" style:family="text">
      <style:text-properties style:text-underline-style="none"/>
    </style:style>
    <style:style style:name="ListLabel_20_60" style:display-name="ListLabel 60" style:family="text">
      <style:text-properties style:text-underline-style="none"/>
    </style:style>
    <style:style style:name="ListLabel_20_61" style:display-name="ListLabel 61" style:family="text">
      <style:text-properties style:text-underline-style="none"/>
    </style:style>
    <style:style style:name="ListLabel_20_62" style:display-name="ListLabel 62" style:family="text">
      <style:text-properties style:text-underline-style="none"/>
    </style:style>
    <style:style style:name="ListLabel_20_63" style:display-name="ListLabel 63" style:family="text">
      <style:text-properties style:text-underline-style="none"/>
    </style:style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bullet text:level="1" text:style-name="Bullet_20_Symbols" loext:num-list-format="%1%" text:bullet-char="✔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space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OpenSymbol"/>
      </text:list-level-style-bullet>
    </text:list-style>
    <text:list-style style:name="WWNum1">
      <text:list-level-style-bullet text:level="1" text:style-name="ListLabel_20_1" loext:num-list-format="​" style:num-suffix="​" text:bullet-char="​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loext:num-list-format="​" style:num-suffix="​" text:bullet-char="​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9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0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3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3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3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3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3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3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38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9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0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41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42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43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44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45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46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47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48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0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51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52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53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54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55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56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57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5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9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0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6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6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6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4in" style:num-format="1" style:print-orientation="portrait" fo:margin-top="0.5in" fo:margin-bottom="0.5in" fo:margin-left="0.5in" fo:margin-right="0.5in" style:writing-mode="lr-tb" style:layout-grid-color="#c0c0c0" style:layout-grid-lines="254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date>2026-08-13T10:36:44.508333931</dc:date>
    <meta:editing-duration>PT17M56S</meta:editing-duration>
    <meta:editing-cycles>8</meta:editing-cycles>
    <meta:generator>LibreOffice/25.8.7.3$Linux_X86_64 LibreOffice_project/a26b9a50e66725c984547fe0389e2687ecedaa0c</meta:generator>
    <meta:document-statistic meta:table-count="1" meta:image-count="0" meta:object-count="0" meta:page-count="2" meta:paragraph-count="114" meta:word-count="726" meta:character-count="4502" meta:non-whitespace-character-count="3947"/>
  </office:meta>
</office:document-meta>
</file>